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406, Oeverkruid 13, 4941VV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heeft op 31 juli 2026 een besluit tot verlenging van de procedure genomen op de aanvraag met zaaknummer Z2026-00000406 voor het realiseren van expatshousing op Dombosch op locatie Oeverkruid 13, 4941VV Raamsdonksveer. De procedure is verlengd met een termijn van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7209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406</meta:user-defined>
    <meta:user-defined meta:name="DCTERMS.abstract">Betreft: beschikking verlenging beslistermijn op locatie Oeverkruid 13, 4941VV Raamsdonksveer</meta:user-defined>
    <dc:language>nl</dc:language>
    <meta:user-defined meta:name="OVERHEIDop.locatietype/OVERHEIDop.gebiedsmarkering">Vlak</meta:user-defined>
    <meta:user-defined meta:name="DC.title">Kennisgeving termijnverlenging Z2026-00000406, Oeverkruid 13, 4941VV Raamsdonksv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095</meta:user-defined>
    <meta:user-defined meta:name="OVERHEIDop.GmbID/DC.identifier">gmb-2026-372095</meta:user-defined>
    <meta:user-defined meta:name="OVERHEIDop.versieInformatie"/>
  </office:meta>
</office:document-meta>
</file>