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Heereweg 350, 2161CC Lisse, het realiseren van een tijdelijke flexhal voor de verkoop van seizoensartikelen. Kenmerk Z2026-0000230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realiseren van een tijdelijke flexhal voor de verkoop van seizoensartikelen.</text:p>
            <text:p text:style-name="common-al">
            <text:span text:style-name="nadrukcur">Datum ontvangst:</text:span>29 juli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7209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9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9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iss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2304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Nieuwe aanvraag omgevingsvergunning, Heereweg 350, 2161CC Lisse, het realiseren van een tijdelijke flexhal voor de verkoop van seizoensartikelen. Kenmerk Z2026-00002304.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093</meta:user-defined>
    <meta:user-defined meta:name="OVERHEIDop.GmbID/DC.identifier">gmb-2026-372093</meta:user-defined>
    <meta:user-defined meta:name="OVERHEIDop.versieInformatie"/>
  </office:meta>
</office:document-meta>
</file>