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realiseren van 44 appartementen Bouverijen Deelplan 8D aan Bouverijen Te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31-07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07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209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075</meta:user-defined>
    <meta:user-defined meta:name="DCTERMS.abstract">het realiseren van 44 appartementen Bouverijen Deelplan 8D</meta:user-defined>
    <dc:language>nl</dc:language>
    <meta:user-defined meta:name="OVERHEIDop.locatietype/OVERHEIDop.gebiedsmarkering">Vlak</meta:user-defined>
    <meta:user-defined meta:name="DC.title">Verlengen van de beslistermijn voor het realiseren van 44 appartementen Bouverijen Deelplan 8D aan Bouverijen Teterin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90</meta:user-defined>
    <meta:user-defined meta:name="OVERHEIDop.GmbID/DC.identifier">gmb-2026-372090</meta:user-defined>
    <meta:user-defined meta:name="OVERHEIDop.versieInformatie"/>
  </office:meta>
</office:document-meta>
</file>