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een gewijzigde aanvraag mantelzorgwoning op de locatie Waaldijk 119man te Brakel zaaknummer ODR2610938</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een gewijzigde aanvraag mantelzorgwoning aan de Waaldijk 119man te Brak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juli 2026. De gemeente neemt daarover waarschijnlijk 1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20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een gewijzigde aanvraag mantelzorgwoning op de locatie Waaldijk 119man te Brakel zaaknummer ODR2610938</meta:user-defined>
    <meta:user-defined meta:name="DCTERMS.W3CDTF/DCTERMS.available">2026-08-04</meta:user-defined>
    <meta:user-defined meta:name="DCTERMS.W3CDTF/OVERHEIDop.jaargang">2026</meta:user-defined>
    <meta:user-defined meta:name="OVERHEIDop.publicationIssue">372088</meta:user-defined>
    <meta:user-defined meta:name="OVERHEIDop.GmbID/DC.identifier">gmb-2026-372088</meta:user-defined>
    <meta:user-defined meta:name="OVERHEIDop.versieInformatie"/>
  </office:meta>
</office:document-meta>
</file>