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office:automatic-styles>
  <office:body>
    <office:text>
      <text:p text:style-name="new_page_staatscourant"/>
      <text:p text:style-name="single-kop-titel">Kennisgeving de burgemeester van Reimerswaal maakt bekend dat hij het voornemen heeft vergunning te verlenen op grond van artikel 3 van de Alcoholwet, Grensweg 73 in Rilland</text:p>
      <text:section text:name="zakelijke-mededeling_id1-3-2" text:style-name="zakelijke-mededeling">
        <text:section text:name="zakelijke-mededeling-tekst_id1-3-2-1" text:style-name="zakelijke-mededeling-tekst">
          <text:section text:name="tekst_id1-3-2-1-1" text:style-name="tekst">
            <text:list text:style-name="id1-3-2-1-1-1">
              <text:list-item text:style-override="id1-3-2-1-1-1-1">
                <text:number>.</text:number>
                <text:p text:style-name="al">ten behoeve van JSV Zeeland aan de Grensweg 73 in Rilland. De burgemeester heeft het voornemen de gevraagde vergunning te verlenen en daaraan een beperking te verbinden ter voorkoming van oneerlijke concurrentie tussen enerzijds voornoemde vereniging en anderzijds de commerciële horeca. </text:p>
              </text:list-item>
            </text:list>
            <text:p text:style-name="common-al"/>
            <text:p text:style-name="common-al">De conceptvergunning ligt van 4 augustus 2026 tot en met 14 september 2026 ter inzage bij de balie in het gemeentehuis aan Oude Plein 1 in Kruiningen.</text:p>
            <text:p text:style-name="common-al"/>
            <text:p text:style-name="common-al">Gedurende deze periode heeft eenieder de mogelijkheid om een zienswijze over het ontwerp van deze vergunning naar voren te brengen.</text:p>
            <text:p text:style-name="common-al"/>
            <text:p text:style-name="common-al">U kunt uw zienswijze indienen bij de burgemeester van de gemeente Reimerswaal. Het indienen van een zienswijze kan mondeling of schriftelijk. Het indienen van een zienswijze via e-mail is niet mogelijk.</text:p>
            <text:p text:style-name="common-al"/>
            <text:p text:style-name="common-al">Het adres waarnaar u een schriftelijke zienswijze kunt sturen is:</text:p>
            <text:p text:style-name="common-al">Burgemeester van de gemeente Reimerswaal</text:p>
            <text:p text:style-name="common-al">Postbus 70</text:p>
            <text:p text:style-name="common-al">4416 ZH KRUININGEN</text:p>
            <text:p text:style-name="common-al"/>
            <text:p text:style-name="common-al">Voor het indienen van een mondelinge zienswijze kunt u een afspraak maken via 0113 395 000. </text:p>
            <text:p text:style-name="common-al">
            <text:span text:style-name="nadrukvet"/>
          </text:p>
            <text:p text:style-name="common-al">
            <text:span text:style-name="nadrukvet">Nadere informatie</text:span>
          </text:p>
            <text:p text:style-name="last-al">Voor meer informatie kunt u contact opnemen met mevrouw J. Lalbiharie van de afdeling Advies en Ondersteu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7208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8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8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eimerswaal</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Kennisgeving de burgemeester van Reimerswaal maakt bekend dat hij het voornemen heeft vergunning te verlenen op grond van artikel 3 van de Alcoholwet, Grensweg 73 in Rilland</meta:user-defined>
    <meta:user-defined meta:name="DCTERMS.W3CDTF/DCTERMS.available">2026-08-04</meta:user-defined>
    <meta:user-defined meta:name="DCTERMS.W3CDTF/OVERHEIDop.jaargang">2026</meta:user-defined>
    <meta:user-defined meta:name="OVERHEIDop.publicationIssue">372083</meta:user-defined>
    <meta:user-defined meta:name="OVERHEIDop.GmbID/DC.identifier">gmb-2026-372083</meta:user-defined>
    <meta:user-defined meta:name="OVERHEIDop.versieInformatie"/>
  </office:meta>
</office:document-meta>
</file>