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Culturele Pleinmark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peldoorn maakt hierbij bekend dat hij voornemens is om een begrotingssubsidie van € 10.451 voor kalenderjaar 2027 te verlenen aan Stichting Culturele Pleinmarkt voor het organiseren van de jaarlijkse Culturele Pleinmarkt.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stemd voor het organiseren van de jaarlijkse Culturele Pleinmarkt, een evenement waarbij amateurkunstorganisaties, culturele verenigingen, beeldend kunstenaars en culturele instellingen gezamenlijk worden gefaciliteerd om zich aan een breed publiek te presenteren. Stichting Culturele Pleinmarkt organiseert al bijna zestig jaar de jaarlijkse Culturele Pleinmarkt en het amateurkunstfestival. Het evenement biedt beeldend kunstenaars en verenigingen in de podiumkunsten de mogelijkheid zich te presenteren aan een breed publiek. Daarnaast zijn ook professionele culturele instellingen aanwezig om bezoekers kennis te laten maken met hun activiteiten. De stichting staat tevens benoemd als ontvanger van een meerjarige subsidie in de op 4 juli 2024 door de gemeenteraad vastgestelde cultuur- en erfgoednota.</text:p>
            <text:p text:style-name="common-al">De subsidie is bedoeld voor een organisatie die beschikt over een netwerk van lokale amateurkunstorganisaties, culturele verenigingen, beeldend kunstenaars, culturele instellingen en andere deelnemende partijen die gezamenlijk bijdragen aan de inhoud en uitvoering van het evenement. Stichting Culturele Pleinmarkt beschikt over bestaande samenwerkingsrelaties en er is vertrouwen tussen de stichting en deelnemende partijen. Deze relaties zijn in de loop der jaren opgebouwd en vormen een noodzakelijke voorwaarde voor het behoud van de kwaliteit, omvang en toegankelijkheid van het evenement.</text:p>
            <text:p text:style-name="common-al">De subsidie is bedoeld voor een organisatie die in staat is een cultureel evenement te realiseren waarin zowel amateurkunst als professionele culturele instellingen zichtbaar zijn en waarin inwoners op laagdrempelige wijze kennis kunnen maken met het culturele aanbod binnen de gemeente. De subsidie is bedoeld voor een organisatie die beschikt over de organisatorische capaciteit om een publiek toegankelijk cultureel evenement van deze omvang te organiseren, waaronder de coördinatie van deelnemers, vrijwilligers, logistiek, programmering en publieksbereik. De gratis toegang door Stichting Culturele Pleinmarkt maakt het evenement laagdrempelig. Inwoners kunnen hierdoor eenvoudig kennismaken met het culturele en erfgoedaanbod binnen de gemeente. Voor amateurorganisaties biedt dit tevens kansen om nieuwe leden en publiek te bereiken. Ook instellingen, zoals CODA en GIGANT, krijgen hiermee extra zichtbaarheid. De Culturele Pleinmarkt is een gevestigde waarde op de gemeentelijke evenementenkalender en trekt jaarlijks veel bezoekers. Stichting Culturele Pleinmarkt is opgericht met als doel het organiseren van dit evenement en beschikt over een relevant netwerk van lokale verenigingen, culturele instellingen en ondernemers. Daarnaast heeft de stichting aantoonbare ervaring met het organiseren van een evenement van deze omvang en aard. Gelet op deze ervaring, het opgebouwde netwerk en de organisatorische capaciteit, is de stichting goed gepositioneerd om het evenement te organiseren en de kwaliteit en continuïteit te waarborgen. Deze kenmerken maken dat de stichting naar verwachting in staat is om de uitvoering van dit evenement op een doeltreffende en doelmatige wijze te verzorgen.</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8">
              <text:list-item text:style-override="id1-3-2-1-1-8-1">
                <text:number>–</text:number>
                <text:p text:style-name="al">onderwerp: Reactie op voornemen begrotingssubsidie aan Stichting Culturele Pleinmarkt; </text:p>
              </text:list-item>
              <text:list-item text:style-override="id1-3-2-1-1-8-2">
                <text:number>–</text:number>
                <text:p text:style-name="al">zaaknummer: 6210607;</text:p>
              </text:list-item>
              <text:list-item text:style-override="id1-3-2-1-1-8-3">
                <text:number>–</text:number>
                <text:p text:style-name="al">uw mailadres en telefoonnummer;</text:p>
              </text:list-item>
              <text:list-item text:style-override="id1-3-2-1-1-8-4">
                <text:number>–</text:number>
                <text:p text:style-name="al">een bijlage met onderbouwing waarom u van mening bent dat u in aanmerking komt voor deze subsidie en/of dat de criteria uit het voornemen niet objectief, toetsbaar of redelijk zijn;</text:p>
              </text:list-item>
              <text:list-item text:style-override="id1-3-2-1-1-8-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20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meta:user-defined meta:name="OVERHEIDop.referentienummer">6210607</meta:user-defined>
    <dc:language>nl</dc:language>
    <meta:user-defined meta:name="OVERHEIDop.locatietype/OVERHEIDop.gebiedsmarkering">Gemeente</meta:user-defined>
    <meta:user-defined meta:name="DC.title">Bekendmaking van het voornemen  tot het verlenen van een begrotingssubsidie aan Stichting Culturele Pleinmarkt</meta:user-defined>
    <meta:user-defined meta:name="DCTERMS.W3CDTF/DCTERMS.available">2026-08-05</meta:user-defined>
    <meta:user-defined meta:name="DCTERMS.W3CDTF/OVERHEIDop.jaargang">2026</meta:user-defined>
    <meta:user-defined meta:name="OVERHEIDop.publicationIssue">372060</meta:user-defined>
    <meta:user-defined meta:name="OVERHEIDop.GmbID/DC.identifier">gmb-2026-372060</meta:user-defined>
    <meta:user-defined meta:name="OVERHEIDop.versieInformatie"/>
  </office:meta>
</office:document-meta>
</file>