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omanstraat 10A 1075R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constructieve muurdoorbraak op de tweede verdieping met behoud van de bestemming wonen</text:p>
            <text:p text:style-name="common-al">Besluit: verleend</text:p>
            <text:p text:style-name="common-al">Besluit verzonden op: 31-07-2026</text:p>
            <text:p text:style-name="common-al">Zaakadres: Lomanstraat 10A 1075RA Amsterdam</text:p>
            <text:p text:style-name="common-al">Zaaknummer: Z2026-023658</text:p>
            <text:p text:style-name="common-al">DSO-nummer: 202605300018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365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05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658</meta:user-defined>
    <meta:user-defined meta:name="DCTERMS.abstract">realiseren van een constructieve muurdoorbraak op de tweede verdieping met behoud van de bestemming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omanstraat 10A 1075RA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058</meta:user-defined>
    <meta:user-defined meta:name="OVERHEIDop.GmbID/DC.identifier">gmb-2026-372058</meta:user-defined>
    <meta:user-defined meta:name="OVERHEIDop.versieInformatie"/>
  </office:meta>
</office:document-meta>
</file>