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Culturele Evenementen Apeldoor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Apeldoorn maakt hierbij bekend dat hij voornemens is om een begrotingssubsidie van € 288.533 voor kalenderjaar 2027 te verlenen aan Stichting Culturele Evenementen Apeldoorn voor het organiseren van het Maaiveld Festival 2027. </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text:p>
            <text:p text:style-name="common-al">De subsidie is bestemd voor het organiseren van het Maaiveld Festival, een cultureel festival met een multidisciplinair programma waarin verschillende culturele disciplines zijn vertegenwoordigd, waaronder beeldende kunst, theater, muziek en kunstinstallaties.</text:p>
            <text:p text:style-name="common-al">De subsidie is bedoeld voor een organisatie die beschikt over een samenwerkingsstructuur waarin meerdere culturele instellingen gezamenlijk verantwoordelijk zijn voor zowel de programmatische invulling als de organisatorische uitvoering van het festival. De subsidie is bedoeld voor een organisatie die beschikt over aantoonbare kennis, expertise en netwerken op het gebied van culturele programmering, het boeken van artiesten en gezelschappen, marketing en communicatie, publieksbereik, productie en evenementorganisatie. Stichting Culturele Evenementen Apeldoorn bestaat uit een samenwerkingsverband van het merendeel van de grote culturele instellingen in de gemeente Apeldoorn. Deze instellingen zijn gezamenlijk verantwoordelijk voor zowel de programmatische invulling als de organisatorische uitvoering van het festival. Zij bundelen hun aantoonbare kennis, expertise en netwerken voor onder meer de programmering, het boeken van acts, de organisatie van horeca, marketing en communicatie en de uitvoering van optredens. Deze samenwerking is in de loop der tijd opgebouwd en berust op bestaande onderlinge relaties en afspraken.</text:p>
            <text:p text:style-name="common-al">De subsidie is bedoeld voor een organisatie die in staat is een geïntegreerd festivalprogramma te realiseren waarin verschillende culturele disciplines en culturele instellingen gezamenlijk participeren. Het festival en het bijbehorende samenwerkingsverband zijn tot stand gekomen op initiatief van de gemeente Apeldoorn. De opzet van het festival is gekoppeld aan de betrokkenheid van deze samenwerkende instellingen. Deze multidisciplinaire programmering en de samenhang tussen de deelnemende instellingen zijn inherent aan de gekozen uitvoeringsstructuur en niet eenvoudig te realiseren door een afzonderlijke of nieuw te vormen partij. Het festival mede is ingericht met het doel de structurele samenwerking tussen de betrokken culturele instellingen te versterken. Het college acht van belang dat de deelnemende organisaties gezamenlijk een breed en geïntegreerd programma realiseren met een vertegenwoordiging van diverse culturele disciplines, waaronder beeldende kunst, theater, muziek en kunstinstallaties. Deze multidisciplinaire programmering en de samenhang tussen de deelnemende instellingen zijn inherent aan de gekozen uitvoeringsstructuur. </text:p>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8">
              <text:list-item text:style-override="id1-3-2-1-1-8-1">
                <text:number>–</text:number>
                <text:p text:style-name="al">onderwerp: Reactie op voornemen begrotingssubsidie aan Stichting Culturele Evenementen Apeldoorn; </text:p>
              </text:list-item>
              <text:list-item text:style-override="id1-3-2-1-1-8-2">
                <text:number>–</text:number>
                <text:p text:style-name="al"> zaaknummer: 6211571;</text:p>
              </text:list-item>
              <text:list-item text:style-override="id1-3-2-1-1-8-3">
                <text:number>–</text:number>
                <text:p text:style-name="al">uw mailadres en telefoonnummer;</text:p>
              </text:list-item>
              <text:list-item text:style-override="id1-3-2-1-1-8-4">
                <text:number>–</text:number>
                <text:p text:style-name="al">een bijlage met onderbouwing waarom u van mening bent dat u in aanmerking komt voor deze subsidie en/of dat de criteria uit het voornemen niet objectief, toetsbaar of redelijk zijn;</text:p>
              </text:list-item>
              <text:list-item text:style-override="id1-3-2-1-1-8-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7205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5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5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meta:user-defined meta:name="OVERHEIDop.referentienummer">6211571</meta:user-defined>
    <dc:language>nl</dc:language>
    <meta:user-defined meta:name="OVERHEIDop.locatietype/OVERHEIDop.gebiedsmarkering">Gemeente</meta:user-defined>
    <meta:user-defined meta:name="DC.title">Bekendmaking van het voornemen tot het verlenen van een begrotingssubsidie aan Stichting Culturele Evenementen Apeldoorn</meta:user-defined>
    <meta:user-defined meta:name="DCTERMS.W3CDTF/DCTERMS.available">2026-08-05</meta:user-defined>
    <meta:user-defined meta:name="DCTERMS.W3CDTF/OVERHEIDop.jaargang">2026</meta:user-defined>
    <meta:user-defined meta:name="OVERHEIDop.publicationIssue">372057</meta:user-defined>
    <meta:user-defined meta:name="OVERHEIDop.GmbID/DC.identifier">gmb-2026-372057</meta:user-defined>
    <meta:user-defined meta:name="OVERHEIDop.versieInformatie"/>
  </office:meta>
</office:document-meta>
</file>