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argrietweg 1, 3253BM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729 voor een omgevingsvergunning betreffende het realiseren van een dakopbouw op locatie Margrietweg 1, 3253BM Ouddorp. De vergunning is verleend. Het besluit betreft het volgende onderdeel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204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4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729</meta:user-defined>
    <dc:language>nl</dc:language>
    <meta:user-defined meta:name="OVERHEIDop.locatietype/OVERHEIDop.gebiedsmarkering">Vlak</meta:user-defined>
    <meta:user-defined meta:name="DC.title">Kennisgeving besluit op aanvraag omgevingsvergunning Margrietweg 1, 3253BM Ouddorp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040</meta:user-defined>
    <meta:user-defined meta:name="OVERHEIDop.GmbID/DC.identifier">gmb-2026-372040</meta:user-defined>
    <meta:user-defined meta:name="OVERHEIDop.versieInformatie"/>
  </office:meta>
</office:document-meta>
</file>