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herziening kruispunt Rozendijk/Bakkenweg/Westerslag Den Burg Texel</text:p>
      <text:section text:name="regeling_id1-3-2" text:style-name="regeling">
        <text:section text:name="aanhef_id1-3-2-1" text:style-name="aanhef">
          <text:section text:name="context_id1-3-2-1-1" text:style-name="context">
            <text:p text:style-name="context.al">Zaaknummer 3655181</text:p>
            <text:p text:style-name="context.al"/>
            <text:p text:style-name="context_bottom"/>
          </text:section>
          <text:p text:style-name="aanhef_wie">Gemeente Texel</text:p>
          <text:section text:name="considerans_id1-3-2-1-3" text:style-name="considerans">
            <text:p text:style-name="tussenkopcur">Verkeersbesluit voorrangssituatie fietsers kruising Rozendijk en Westerslag</text:p>
            <text:p text:style-name="tussenkopcur"/>
            <text:p text:style-name="tussenkopcur">
            <text:span text:style-name="nadrukvet">Bevoegdheid</text:span>
          </text:p>
            <text:p text:style-name="considerans.al">Op grond van artikel 18, lid 1, sub d, van de Wegenverkeerswet 1994 (WVW) is het college van burgemeester en wethouders bevoegd tot het nemen van verkeersbesluiten.</text:p>
            <text:p text:style-name="considerans.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considerans.al">Krachtens de “Mandaatregeling gemeente Texel”, vastgesteld namens het college van burgemeester en wethouders door de afdelingsmanager Gemeentewerken d.d. 14 juli 2026</text:p>
            <text:p text:style-name="considerans.al"/>
            <text:p text:style-name="considerans.al">
            <text:span text:style-name="nadrukcur">
              <text:span text:style-name="nadrukvet">Grondslag</text:span>
            </text:span>
          </text:p>
            <text:p text:style-name="considerans.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text:p text:style-name="tussenkopvetcur">
            <text:span text:style-name="nadrukvet">Overwegende de feitelijke situatie</text:span>
          </text:p>
            <text:p text:style-name="tussenkopcur">Fietsers op het vrij liggende fietspad Rozendijk geven voorrang aan het verkeer van en naar Westerslag.</text:p>
            <text:p text:style-name="tussenkopcur">Deze situatie is anders aangelegd dat aangegeven in het verkeersbesluit Rozendijk nummer 2023-01 bekendgemaakt in het gemeenteblad op 30 maart 2023.  Reden hiervoor is dat fietsverkeer vanaf het vrijliggende fietspad langs de Rozendijk geen vrij zicht heeft op de 4 mogelijk richtingen van waaruit gemotoriseerd verkeer kan komen.</text:p>
            <text:p text:style-name="tussenkopcur">Gemotoriseerd verkeer uit deze 4 <text:span text:style-name="nadrukcur">richtingen</text:span> heeft ook geen vrij zicht op het vrijliggende fietspad.</text:p>
            <text:p text:style-name="tussenkopcur">
            <text:span text:style-name="nadrukcur">Het vrij liggende fietspad houdt hier feitelijk op. </text:span>
          </text:p>
            <text:p text:style-name="tussenkopvetcur"/>
            <text:p text:style-name="considerans.al">
            <text:span text:style-name="nadrukcur">
              <text:span text:style-name="nadrukvet">Overwegende de wenselijke situatie</text:span>
            </text:span>
          </text:p>
            <text:p text:style-name="considerans.al"> De wenselijke situatie is de huidige, feitelijk aangelegde situatie. </text:p>
            <text:p text:style-name="considerans.al"> Deze situatie bestaat nu een aantal jaren en is veilig gebleken; er zijn geen ongelukken of meldingen van onveilige situaties geweest. </text:p>
            <text:p text:style-name="considerans.al"> Er is geen aanleiding deze situatie te veranderen. Deze kruising is gelijkwaardig met uitzondering van het einde van het vrij liggende fietspad langs de Rozendijk, uitkomend op de kruising.<text:span text:style-name="nadrukvet"/></text:p>
            <text:p text:style-name="considerans.al"> Fietsers bewegen zich , veelal door elektrische hulpaandrijving, steeds sneller voort en komen daardoor ineens uit de bosschages die zich tussen het fietspad en de weg bevinden.Dit zorgt voor onveilige situaties met het kruisende verkeer. </text:p>
            <text:p text:style-name="considerans.al"> Het vrij liggende fietspad houdt hier feitelijk op. </text:p>
            <text:p text:style-name="considerans.al"> Het verkeer heeft geen goed zicht heeft op elkaar. </text:p>
            <text:p text:style-name="considerans.al"> Overwegende voortsdat deze maatregel wordt genomen in verband met het verzekeren van de veiligheid op (en de bruikbaarheid van) de weg, evenals het beschermen van weggebruikers (artikel 2 Wegenverkeerswet 1994). </text:p>
            <text:p text:style-name="considerans.al">
            <text:span text:style-name="nadrukvet"/>
          </text:p>
            <text:p text:style-name="considerans.al">
            <text:span text:style-name="nadrukvet">
              <text:span text:style-name="nadrukcur">Adviezen</text:span>
            </text:span>
          </text:p>
            <text:p text:style-name="considerans.al">Conform artikel 24 BABW is over het nemen van het verkeersbesluit overleg gepleegd met een Verkeersadviseur van de politie Eenheid Noord-Holland, daartoe gemandateerd door de Korpschef van de politie. </text:p>
            <text:p text:style-name="considerans.al"> De politie is akkoord met de genomen maatregel in dit verkeersbesluit. </text:p>
            <text:p text:style-name="considerans.al">
            <text:span text:style-name="nadrukvet"/>
          </text:p>
            <text:p text:style-name="considerans.al">
            <text:span text:style-name="nadrukvet">
              <text:span text:style-name="nadrukcur">Overleggen</text:span>
            </text:span>
          </text:p>
            <text:p text:style-name="considerans.al"> Zowel bij de afweging van de oplossingsrichtingen voor dit voorstel en Verkeersveiligheid, voorafgaand aan de publicatie van dit verkeersbesluit is overleg gevoerd met de stakeholders, waaronder de Fietsersbond en de politie<text:span text:style-name="nadrukvet">.</text:span></text:p>
            <text:p text:style-name="considerans.al"> De Fietsersbond Texel heeft haar visie op het voorgenomen verkeersbesluit kenbaar gemaakt: fietsers zouden hier voorrang moeten krijgen op het overige verkeer en ongehinderd door moeten kunnen fietsen. </text:p>
            <text:p text:style-name="considerans.al"> Deze visie is betrokken bij de besluitvorming. </text:p>
            <text:p text:style-name="considerans.al"/>
            <text:p text:style-name="considerans.al">
            <text:span text:style-name="nadrukcur">
              <text:span text:style-name="nadrukvet">Afweging </text:span>
            </text:span>
          </text:p>
            <text:p text:style-name="considerans.al"> De gemeente is van oordeel dat het algemene belang van de verkeersveiligheid in dit geval zwaarder weegt dan het belang van een ongehinderde doorstroming van fietsers op de fietsroute Rozendijk. </text:p>
            <text:p text:style-name="considerans_bottom"/>
          </text:section>
          <text:section text:name="afkondiging_id1-3-2-1-4" text:style-name="afkondiging">
            <text:p text:style-name="afkondiging_top"/>
            <text:p text:style-name="al">
            <text:span text:style-name="nadrukcur">
              <text:span text:style-name="nadrukvet">
                <text:span text:style-name="nadrukvet">Besluiten</text:span>
              </text:span>
            </text:span>
          </text:p>
            <text:p text:style-name="al">
            <text:span text:style-name="nadrukvet"/>
          </text:p>
            <text:list text:style-name="id1-3-2-1-4-3">
              <text:list-item text:style-override="id1-3-2-1-4-3-1">
                <text:number>1.</text:number>
                <text:p text:style-name="al">Het onverplicht fietspad langs de Rozendijk, op de kruising Westerslag/Rozendijk uit de voorrang te halen middels bord B6 van bijlage 1 van het Regelement Verkeersregels en Verkeerstekens RVV 1990;</text:p>
              </text:list-item>
              <text:list-item text:style-override="id1-3-2-1-4-3-2">
                <text:number>2.</text:number>
                <text:p text:style-name="al">Het einde van het fietspad te voorzien van haaientanden zoals beschreven in bijlage 1 van het Regelement Verkeersregels en Verkeerstekens RVV 1990;</text:p>
              </text:list-item>
              <text:list-item text:style-override="id1-3-2-1-4-3-3">
                <text:number>3.</text:number>
                <text:p text:style-name="al">dit besluit met terugwerkende kracht in te laten gaan op 30-03-2023</text:p>
              </text:list-item>
            </text:list>
            <text:p text:style-name="al">Een afschrift van dit besluit wordt gezonden aan de politie Noord-Holland, unit Texel.</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Texel</text:span>
            <text:span text:style-name="datum">14 juli 2026</text:span>
          </text:p>
          </text:section>
          <text:section text:name="ondertekening_id1-3-2-3-2">
            <text:p><text:span text:style-name="functie">Burgemeester en Wethouders van Texel</text:span></text:p>
            <text:p><text:span text:style-name="deze">Namens dezen,</text:span></text:p>
            <text:p><text:span text:style-name="ondertekening_naam">
            <text:span text:style-name="voornaam">J.J. Brouwer</text:span>
            <text:span text:style-name="achternaam"/>
          </text:span></text:p>
            <text:p><text:span text:style-name="functie">het hoofd van de afdeling Gemeentewerken</text:span></text:p>
          </text:section>
        </text:section>
        <text:section text:name="bezwaarschrift_id1-3-2-4" text:style-name="bezwaarschrift">
          <text:p text:style-name="bezwaarschrift_top"/>
          <text:p text:style-name="tussenkopvetcur">Bezwaar maken</text:p>
          <text:p text:style-name="bezwaarschrift_al">Ingevolge de Algemene wet Bestuursrecht kunt u tegen dit besluit bij ons een bezwaarschrift indienen binnen 6 weken na de dag waarop dit besluit is bekendgemaakt. </text:p>
          <text:p text:style-name="bezwaarschrift_al">Het bezwaarschrift moet in ieder geval bevatten de naam en het adres van de indiener, de dagtekening, een omschrijving van het besluit waartegen bezwaar wordt gemaakt, de gronden van het bezwaar en zo mogelijk een afschrift van het bestreden besluit.</text:p>
          <text:p text:style-name="bezwaarschrift_al">Als een bezwaarschrift is ingediend, is het in spoedeisende gevallen mogelijk om daarnaast een verzoek tot het treffen van een voorlopige voorziening in te dienen bij de voorzieningenrechter van de Rechtbank Noord-Holland in Haarlem, Postbus 1621, 2003 BR Haarlem. Van de indiener van een dergelijk verzoekschrift wordt een bedrag aan griffierechten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xel</text:p>
            </table:table-cell>
            <table:table-cell office:value-type="string" table:style-name="header.C">
              <text:p text:style-name="headerright"><text:span text:style-name="nr">Nr. 37203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3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3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exel</meta:user-defined>
    <meta:user-defined meta:name="OVERHEID.Gemeente/OVERHEID.authority">Texel</meta:user-defined>
    <meta:user-defined meta:name="OVERHEID.Informatietype/DC.type">officiële publicatie</meta:user-defined>
    <meta:user-defined meta:name="OVERHEIDop.Rubriek/DC.type">verkeersbesluit of -mededeling</meta:user-defined>
    <meta:user-defined meta:name="OVERHEID.Gemeente/DCTERMS.publisher">Texel</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DCTERMS.alternative">Gemeente Texel - herziening verkeersbesluit Rozendijk - Rozendijk Westerslag</meta:user-defined>
    <meta:user-defined meta:name="OVERHEIDvb.Wegcategorie/OVERHEIDvb.wegcategorie">Erftoegangsweg buiten de bebouwde kom</meta:user-defined>
    <meta:user-defined meta:name="OVERHEIDvb.Weggebruiker/OVERHEIDvb.weggebruiker">fietsers</meta:user-defined>
    <meta:user-defined meta:name="DCTERMS.abstract">verkeersbesluit aanpassen aan bestaande inrichting</meta:user-defined>
    <meta:user-defined meta:name="OVERHEIDop.verkeersbordcode">B6</meta:user-defined>
    <dc:language>nl</dc:language>
    <meta:user-defined meta:name="OVERHEIDop.locatietype/OVERHEIDop.gebiedsmarkering">Punt</meta:user-defined>
    <meta:user-defined meta:name="DC.title">Verkeersbesluit herziening kruispunt Rozendijk/Bakkenweg/Westerslag Den Burg Texel</meta:user-defined>
    <meta:user-defined meta:name="DCTERMS.W3CDTF/DCTERMS.available">2026-08-04</meta:user-defined>
    <meta:user-defined meta:name="OVERHEIDop.externeBijlage">situatie|exb-2026-27771</meta:user-defined>
    <meta:user-defined meta:name="OVERHEIDop.externeBijlage">sitautie rozendijk foto|exb-2026-27772</meta:user-defined>
    <meta:user-defined meta:name="DCTERMS.W3CDTF/OVERHEIDop.jaargang">2026</meta:user-defined>
    <meta:user-defined meta:name="OVERHEIDop.publicationIssue">372032</meta:user-defined>
    <meta:user-defined meta:name="OVERHEIDop.GmbID/DC.identifier">gmb-2026-372032</meta:user-defined>
    <meta:user-defined meta:name="OVERHEIDop.versieInformatie"/>
  </office:meta>
</office:document-meta>
</file>