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dakkapel aan de Hissemar 9, 8939 CK Leeuwarden (OV-2026-039027)</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plaatsen van een dakkapel aan de Hissemar 9, 8939 CK Leeuwarden. Bij ons geregistreerd onder kenmerk: OV-2026-039027.</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31-07-2026. De gemeente Leeuwarden neemt daarover waarschijnlijk voor 25-09-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7203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3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3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9027</meta:user-defined>
    <dc:language>nl</dc:language>
    <meta:user-defined meta:name="OVERHEIDop.locatietype/OVERHEIDop.gebiedsmarkering">Punt</meta:user-defined>
    <meta:user-defined meta:name="DC.title">Aanvraag omgevingsvergunning voor het plaatsen van een dakkapel aan de Hissemar 9, 8939 CK Leeuwarden (OV-2026-039027)</meta:user-defined>
    <meta:user-defined meta:name="DCTERMS.W3CDTF/DCTERMS.available">2026-08-04</meta:user-defined>
    <meta:user-defined meta:name="DCTERMS.W3CDTF/OVERHEIDop.jaargang">2026</meta:user-defined>
    <meta:user-defined meta:name="OVERHEIDop.publicationIssue">372030</meta:user-defined>
    <meta:user-defined meta:name="OVERHEIDop.GmbID/DC.identifier">gmb-2026-372030</meta:user-defined>
    <meta:user-defined meta:name="OVERHEIDop.versieInformatie"/>
  </office:meta>
</office:document-meta>
</file>