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lgemene plaatselijke verordening, 2026-09-03 t/m 09-06 Evenementenvergunning "De Wiejese Diekdaegen"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 en voorlopige voorziening</text:p>
            <text:p text:style-name="common-al">
            <text:span text:style-name="nadrukvet">Kenmerk:</text:span> 1773ESUITE253732026</text:p>
            <text:p text:style-name="common-al">
            <text:span text:style-name="nadrukvet">Verzenddatum besluit: </text:span>31-07-2026</text:p>
            <text:p text:style-name="common-al">
            <text:span text:style-name="nadrukvet">Locatie: </text:span>Van Dedemplein, Langstraat, Park Wijhezicht</text:p>
            <text:p text:style-name="common-al">
            <text:span text:style-name="nadrukvet">Projectomschrijving:</text:span> 3 t/m 6-9-2026 Evenementenvergunning "De Wiejese Diekdaegen" </text:p>
            <text:p text:style-name="last-al">Belanghebbenden kunnen binnen zes weken na datum van verzending van de vergunning bezwaar maken bij het college van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202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st-Wijhe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73ESUITE253732026</meta:user-defined>
    <meta:user-defined meta:name="DCTERMS.abstract">2026-09-03 t/m 09-06  Evenementenvergunning "De Wiejese Diekdaegen" Stichting Kulturele Evenementen Wijhe</meta:user-defined>
    <dc:language>nl</dc:language>
    <meta:user-defined meta:name="OVERHEIDop.locatietype/OVERHEIDop.gebiedsmarkering">Punt</meta:user-defined>
    <meta:user-defined meta:name="DC.title">Verleende vergunningen Algemene plaatselijke verordening, 2026-09-03 t/m 09-06 Evenementenvergunning "De Wiejese Diekdaegen"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28</meta:user-defined>
    <meta:user-defined meta:name="OVERHEIDop.GmbID/DC.identifier">gmb-2026-372028</meta:user-defined>
    <meta:user-defined meta:name="OVERHEIDop.versieInformatie"/>
  </office:meta>
</office:document-meta>
</file>