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looienmarkt 20-09-2026 Zuiderdreef 2 2153 CL Nieuw-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31-07-2026; Vlooienmarkt; evenement op 20-09-2026; locatie: Zuiderdreef 2 2153 CL Nieuw-Vennep; zaaknummer 039413525921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202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39413525921</meta:user-defined>
    <meta:user-defined meta:name="DCTERMS.abstract">Vlooienmarkt 20-09 Evenementenvergunning aanvragen</meta:user-defined>
    <dc:language>nl</dc:language>
    <meta:user-defined meta:name="OVERHEIDop.locatietype/OVERHEIDop.gebiedsmarkering">Punt</meta:user-defined>
    <meta:user-defined meta:name="DC.title">Verleende evenementenvergunning, Vlooienmarkt 20-09-2026 Zuiderdreef 2 2153 CL Nieuw-Venne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26</meta:user-defined>
    <meta:user-defined meta:name="OVERHEIDop.GmbID/DC.identifier">gmb-2026-372026</meta:user-defined>
    <meta:user-defined meta:name="OVERHEIDop.versieInformatie"/>
  </office:meta>
</office:document-meta>
</file>