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Palestrinastraat 5-H 1071L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airco buitenunit op het balkon aan de achterzijde op de eerste verdieping</text:p>
            <text:p text:style-name="common-al">Besluit: gedeeltelijk verleend</text:p>
            <text:p text:style-name="common-al">Besluit verzonden op: 30-07-2026</text:p>
            <text:p text:style-name="common-al">Zaakadres: Palestrinastraat 5-H 1071LC Amsterdam</text:p>
            <text:p text:style-name="common-al">Zaaknummer: Z2026-013856</text:p>
            <text:p text:style-name="common-al">DSO-nummer: 202603270036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385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99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9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9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3856</meta:user-defined>
    <meta:user-defined meta:name="DCTERMS.abstract">plaatsen van een airco buitenunit op het balkon aan de achterzijde op de eerst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deeltelijk verleend Palestrinastraat 5-H 1071LC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996</meta:user-defined>
    <meta:user-defined meta:name="OVERHEIDop.GmbID/DC.identifier">gmb-2026-371996</meta:user-defined>
    <meta:user-defined meta:name="OVERHEIDop.versieInformatie"/>
  </office:meta>
</office:document-meta>
</file>