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afwijken omgevingsplan voor het realiseren van kamerverhuur - Hooizolder 296, 9205CT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Hooizolder 296, 9205CT Drachten, afwijken omgevingsplan voor het realiseren van kamerverhuur, ontvangen: 30 juli 2026. De aanvraag is geregistreerd onder zaaknummer Z2026-0000237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199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9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9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70</meta:user-defined>
    <meta:user-defined meta:name="DCTERMS.abstract">Aanvraag omgevingsvergunning: Hooizolder 296, 9205CT Drachten, afwijken omgevingsplan voor het realiseren van kamerverhuur, ontvangen: 30 juli 2026, zaaknummer: Z2026-00002370</meta:user-defined>
    <dc:language>nl</dc:language>
    <meta:user-defined meta:name="OVERHEIDop.locatietype/OVERHEIDop.gebiedsmarkering">Vlak</meta:user-defined>
    <meta:user-defined meta:name="DC.title">Gemeente Smallingerland - aanvraag omgevingsvergunning - afwijken omgevingsplan voor het realiseren van kamerverhuur - Hooizolder 296, 9205CT Drachten</meta:user-defined>
    <meta:user-defined meta:name="DCTERMS.W3CDTF/DCTERMS.available">2026-08-04</meta:user-defined>
    <meta:user-defined meta:name="DCTERMS.W3CDTF/OVERHEIDop.jaargang">2026</meta:user-defined>
    <meta:user-defined meta:name="OVERHEIDop.publicationIssue">371993</meta:user-defined>
    <meta:user-defined meta:name="OVERHEIDop.GmbID/DC.identifier">gmb-2026-371993</meta:user-defined>
    <meta:user-defined meta:name="OVERHEIDop.versieInformatie"/>
  </office:meta>
</office:document-meta>
</file>