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garage op het perceel Kopervlinder 1, 3822 A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garage op het perceel Kopervlinder 1, 3822 AJ Amersfoort</text:span>
          </text:p>
            <text:p text:style-name="common-al">De Gemeente Amersfoort heeft op 27-07-2026 een aanvraag voor een omgevingsvergunning ontvangen voor het realiseren van een garage op het perceel Kopervlinder 1, 3822 AJ Amersfoort, met kenmerk CLZ-0003904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198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041</meta:user-defined>
    <dc:language>nl</dc:language>
    <meta:user-defined meta:name="OVERHEIDop.locatietype/OVERHEIDop.gebiedsmarkering">Punt</meta:user-defined>
    <meta:user-defined meta:name="DC.title">Ontvangen aanvraag omgevingsvergunning voor het realiseren van een garage op het perceel Kopervlinder 1, 3822 AJ Amersfoor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88</meta:user-defined>
    <meta:user-defined meta:name="OVERHEIDop.GmbID/DC.identifier">gmb-2026-371988</meta:user-defined>
    <meta:user-defined meta:name="OVERHEIDop.versieInformatie"/>
  </office:meta>
</office:document-meta>
</file>