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nieuwbouw woning, Heldensedijk Meijel perceel MEL00 F 9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24 juli 2026 een aanvraag omgevingsvergunning ontvangen voor de nieuwbouw woning op locatie Heldensedijk Meijel perceel MEL00 F 961. De aanvraag is geregistreerd onder zaaknummer Z2026-00003300. De aanvraag betreft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Deze bekendmaking heeft uitsluitend een informatief karakter. Tegen een ingediende aanvraag omgevingsvergunning kunt u geen bezwaar maken. Dat kan pas nadat er op een aanvraag om een omgevingsvergunning een beslissing is genom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7198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8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8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300</meta:user-defined>
    <meta:user-defined meta:name="DCTERMS.abstract">Betreft: Aanvraag op locatie Heldensedijk Meijel perceel MEL00 F 961</meta:user-defined>
    <dc:language>nl</dc:language>
    <meta:user-defined meta:name="OVERHEIDop.locatietype/OVERHEIDop.gebiedsmarkering">Vlak</meta:user-defined>
    <meta:user-defined meta:name="DC.title">Aanvraag omgevingsvergunning voor nieuwbouw woning, Heldensedijk Meijel perceel MEL00 F 961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987</meta:user-defined>
    <meta:user-defined meta:name="OVERHEIDop.GmbID/DC.identifier">gmb-2026-371987</meta:user-defined>
    <meta:user-defined meta:name="OVERHEIDop.versieInformatie"/>
  </office:meta>
</office:document-meta>
</file>