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voor het overschrijden van de voorgeschreven geluidsnormen in verband met rioolwerkzaamheden aan het Wilhelminaplantsoen te Bussu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16 van de VFL ontheffing verleend voor het overschrijden van de voorgeschreven geluidsnormen in verband met rioolwerkzaamheden aan het Wilhelminaplantsoen te Bussum. Deze werkzaamheden vinden plaats van 10 augustus 2026 tot en met 30 oktober 2026 tussen 07.00 en 19.00.</text:p>
            <text:p text:style-name="common-al">(verzonden 30 juli 2026) </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Gemeente Gooise Meren, 31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198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8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8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DC.title">Verleende ontheffing voor het overschrijden van de voorgeschreven geluidsnormen in verband met rioolwerkzaamheden aan het Wilhelminaplantsoen te Bussum</meta:user-defined>
    <meta:user-defined meta:name="DCTERMS.W3CDTF/DCTERMS.available">2026-08-04</meta:user-defined>
    <meta:user-defined meta:name="DCTERMS.W3CDTF/OVERHEIDop.jaargang">2026</meta:user-defined>
    <meta:user-defined meta:name="OVERHEIDop.publicationIssue">371985</meta:user-defined>
    <meta:user-defined meta:name="OVERHEIDop.GmbID/DC.identifier">gmb-2026-371985</meta:user-defined>
    <meta:user-defined meta:name="OVERHEIDop.versieInformatie"/>
  </office:meta>
</office:document-meta>
</file>