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em - Achterlaan 16,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de aanleg en het gebruiken van een gesloten bodemenergiesysteem</text:p>
            <text:p text:style-name="common-al">Aanvrager: Duratherm Nederland B.V.</text:p>
            <text:p text:style-name="common-al">Zaaknummer: OD2026-0045675</text:p>
            <text:p text:style-name="common-al">DSO nummer: 2026071400438</text:p>
            <text:p text:style-name="common-al">Ontvangstdatum melding: 14-07-2026</text:p>
            <text:p text:style-name="common-al">Namens: Gemeente Amsterdam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98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98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98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5675</meta:user-defined>
    <meta:user-defined meta:name="DCTERMS.abstract">26-13030 Amsterdam, Achterlaan 16 1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Melding gesloten bodemenergiesysteem - Achterlaan 16,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984</meta:user-defined>
    <meta:user-defined meta:name="OVERHEIDop.GmbID/DC.identifier">gmb-2026-371984</meta:user-defined>
    <meta:user-defined meta:name="OVERHEIDop.versieInformatie"/>
  </office:meta>
</office:document-meta>
</file>