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Venray C 12960, 12699 en 12700 (achter Bontekoestraat 4-10 te Venray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nray C 12960, 12699 en 12700 (achter Bontekoestraat 4-10 te Venray) - </text:span>het oprichten van een woning  - zaaknummer Z2026-00007712 - ontvangstdatum 29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19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12</meta:user-defined>
    <meta:user-defined meta:name="DCTERMS.abstract">Betreft: Aanvraag Omgevingsvergunning - Venray C 12960, 12699 en 12700 (achter Bontekoestraat 4-10 te Venray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- aanvraag - regulier - Venray C 12960, 12699 en 12700 (achter Bontekoestraat 4-10 te Venray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1969</meta:user-defined>
    <meta:user-defined meta:name="OVERHEIDop.GmbID/DC.identifier">gmb-2026-371969</meta:user-defined>
    <meta:user-defined meta:name="OVERHEIDop.versieInformatie"/>
  </office:meta>
</office:document-meta>
</file>