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Muzikale omlijsting tijdens de Kennedymars van de Langstraat.</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Waalwijk maken bekend een vergunning te verlenen voor het organiseren van Muzikale omlijsting tijdens de Kennedymars van de Langstraat. Het evenement zal plaatsvinden op zaterdag 12 september 2026 van 16.00 uur tot 00.00 uur en zondag 13 september 2026 van 00.00 uur tot 01.00 uur en van 12.00 uur tot 22.00 uur. Op de Locatie Stationsstraat 122 in Waalwijk. </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9136.</text:p>
            <text:p text:style-name="common-al">
            
          </text:p>
            <text:p text:style-name="common-al"> Het besluit is op 31 jul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19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9136</meta:user-defined>
    <dc:language>nl</dc:language>
    <meta:user-defined meta:name="OVERHEIDop.locatietype/OVERHEIDop.gebiedsmarkering">Punt</meta:user-defined>
    <meta:user-defined meta:name="DC.title">Besluit evenement, Muzikale omlijsting tijdens de Kennedymars van de Langstraat.</meta:user-defined>
    <meta:user-defined meta:name="DCTERMS.W3CDTF/DCTERMS.available">2026-08-05</meta:user-defined>
    <meta:user-defined meta:name="DCTERMS.W3CDTF/OVERHEIDop.jaargang">2026</meta:user-defined>
    <meta:user-defined meta:name="OVERHEIDop.publicationIssue">371960</meta:user-defined>
    <meta:user-defined meta:name="OVERHEIDop.GmbID/DC.identifier">gmb-2026-371960</meta:user-defined>
    <meta:user-defined meta:name="OVERHEIDop.versieInformatie"/>
  </office:meta>
</office:document-meta>
</file>