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14 bomen op de locatie zorglocatie Zozijn in Wilp - perceel Wilp C 18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0 juli 2026</text:p>
            <text:p text:style-name="common-al">Kenmerk: Z2026-00001439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195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5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39</meta:user-defined>
    <meta:user-defined meta:name="DCTERMS.abstract">zorglocatie Zozijn in Wilp - perceel Wilp C 1844</meta:user-defined>
    <dc:language>nl</dc:language>
    <meta:user-defined meta:name="OVERHEIDop.locatietype/OVERHEIDop.gebiedsmarkering">Vlak</meta:user-defined>
    <meta:user-defined meta:name="DC.title">Aanvraag omgevingsvergunning voor het kappen van 14 bomen op de locatie zorglocatie Zozijn in Wilp - perceel Wilp C 1844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53</meta:user-defined>
    <meta:user-defined meta:name="OVERHEIDop.GmbID/DC.identifier">gmb-2026-371953</meta:user-defined>
    <meta:user-defined meta:name="OVERHEIDop.versieInformatie"/>
  </office:meta>
</office:document-meta>
</file>