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realiseren van gesloten bodemenergiesystemen aan de Overschiese Kleiweg 795 &amp; 797 te Rotterdam</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Rotterdam maken bekend dat de volgende omgevingsvergunning is verleend voor Van 't Hof Grondboringen B.V. aan de Overschiese Kleiweg 795 &amp; 797, 3045 LN te Rotterdam.</text:p>
            <text:p text:style-name="common-al"/>
            <text:p text:style-name="common-al">Aangevraagde activiteit(en)  : Gesloten bodemenergysysteem</text:p>
            <text:p text:style-name="common-al">Toelichting en uitleg over activiteit : Voor het realiseren van gesloten bodemenergiesystemen aan de Overschiese </text:p>
            <text:p text:style-name="common-al">                                                                 Kleiweg 795 &amp; 797 te Rotterdam</text:p>
            <text:p text:style-name="common-al">Aanvraagdatum    : 3 juli 2026</text:p>
            <text:p text:style-name="common-al">Besluitdatum    : 30 juli 2026  </text:p>
            <text:p text:style-name="common-al">Bekendmaking    : 30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1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5347540 en/of het verzoeknummer: 2026070300299.</text:p>
            <text:p text:style-name="common-al"/>
            <text:p text:style-name="common-al">U kunt de stukken ook digitaal inzien met betrekking tot deze procedure door op onderstaande link te klikken:</text:p>
            <text:p text:style-name="common-al">
            <text:a xlink:href="https://loket.dcmr.nl/mozard/!suite92.scherm1007?mObj=10500504" xlink:type="simple">https://loket.dcmr.nl/mozard/!suite92.scherm1007?mObj=10500504</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195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347540 </meta:user-defined>
    <meta:user-defined meta:name="DCTERMS.abstract">Burgemeester en wethouders van de gemeente Rotterdam maken bekend dat de volgende omgevingsvergunning is verleend </meta:user-defined>
    <dc:language>nl</dc:language>
    <meta:user-defined meta:name="OVERHEIDop.locatietype/OVERHEIDop.gebiedsmarkering">Adres</meta:user-defined>
    <meta:user-defined meta:name="DC.title">Kennisgeving toestemming voor het realiseren van gesloten bodemenergiesystemen aan de Overschiese Kleiweg 795 &amp; 797 te Rotterdam</meta:user-defined>
    <meta:user-defined meta:name="OVERHEIDop.datumEindeReactietermijn">2026-09-11</meta:user-defined>
    <meta:user-defined meta:name="OVERHEIDop.terinzageleggingBG">https://loket.dcmr.nl/mozard/!suite92.scherm1007?mObj=10500504</meta:user-defined>
    <meta:user-defined meta:name="DCTERMS.W3CDTF/DCTERMS.available">2026-08-04</meta:user-defined>
    <meta:user-defined meta:name="DCTERMS.W3CDTF/OVERHEIDop.jaargang">2026</meta:user-defined>
    <meta:user-defined meta:name="OVERHEIDop.publicationIssue">371950</meta:user-defined>
    <meta:user-defined meta:name="OVERHEIDop.GmbID/DC.identifier">gmb-2026-371950</meta:user-defined>
    <meta:user-defined meta:name="OVERHEIDop.versieInformatie"/>
  </office:meta>
</office:document-meta>
</file>