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heruitgifte erfpacht Ambachtsweg te Den Helde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Den Helder (hierna: ‘de gemeente’) heeft het voornemen om de grond gelegen nabij de Ambachtsweg, kadastraal bekend als gemeente Den Helder, sectie K, nummer 1762, ter grootte van ca. 45 m2 opnieuw in erfpacht uit te geven. </text:p>
            <text:p text:style-name="al">De gemeente meent op basis van de hierna omschreven objectieve, toetsbare en redelijke criteria dat de huidige erfpachter Langelaan Windenergie BV hiervoor als enige serieuze gegadigde in aanmerking komt. Daartoe is het volgende van belang.</text:p>
            <text:p text:style-name="al">
            <text:span text:style-name="nadrukvet">Motivering </text:span>
          </text:p>
            <text:p text:style-name="al">-Op het perceel bevindt zich een bestaande windturbine die eigendom is van de huidige erfpachter en die onlosmakelijk met deze locatie is verbonden. De heruitgifte betreft uitsluitend de voortzetting van een bestaande erfpachtrelatie na afloop van de contractuele looptijd. De feitelijke situatie blijft ongewijzigd.</text:p>
            <text:p text:style-name="al">-Daarnaast wordt de windturbine gebruikt als antennemast voor telecommunicatievoorzieningen ten behoeve van twee telecomproviders (sitesharing). Voortzetting van het erfpachtrecht waarborgt de continuïteit van deze bestaande voorzieningen.</text:p>
            <text:p text:style-name="al">-Uitgifte aan een andere partij zou ertoe leiden dat de eigenaar van de windturbine niet langer over de benodigde ondergrond kan beschikken en zou bovendien afbreuk doen aan de continuïteit van de aanwezige telecommunicatievoorzieningen. </text:p>
            <text:p text:style-name="al">-Gelet op deze objectieve, redelijke en toetsbare criteria is de gemeente van oordeel dat uitsluitend de huidige erfpachter als serieuze gegadigde voor de heruitgifte van het erfpachtrecht kan worden aangemerkt.</text:p>
            <text:p text:style-name="al">
            <text:span text:style-name="nadrukvet">Reactie- en vervaltermijn</text:span>
          </text:p>
            <text:p text:style-name="al">Als u zich niet kunt verenigen met dit voornemen van de gemeente, omdat u meent zelf als serieuze gegadigde in aanmerking te komen voor beoogde gronduitgifte, dan kunt u binnen een termijn van 20 kalenderdagen na publicatiedatum een kort geding aanhangig maken bij de bevoegde voorzieningenrechter van de rechtbank Noord-Holland, locatie Alkmaar. Een digitaal afschrift van de dagvaarding dient u tevens aan het volgende e-mailadres te sturen: vastgoed@denhelder.nl. </text:p>
            <text:p text:style-name="al">Als u niet tijdig een kort geding aanhangig maakt, vervallen uw rechten om in of buiten rechte op te komen tegen het voornemen om de overeenkomst te sluiten of tegen de gesloten overeenkomst zelf, althans u heeft deze rechten dan verwerkt. Dit verval van rechten omvat alle rechten en (rechts-)vorderingen, ook die tot het aanhangig maken van een bodemprocedure en rechten op schadevergoeding.</text:p>
            <text:p text:style-name="al">Met deze publicatie geeft de gemeente uitvoering aan het arrest van de Hoge Raad van 26 november 2021 (ECLI:NL:HR:2021:1778) en het arrest van de Hoge Raad van 15 november 2024 (ECLI:NL:HR:2024:1661), voor zover dat vereist zou zijn.</text:p>
            <text:p text:style-name="al">Voor eventuele vragen over deze publicatie kunt u contact opnemen met vastgoed@denhelder.nl. Het stellen van vragen schort niet de termijn op waarbinnen een kort geding aanhangig moet worden gemaakt, zoals hiervoor bedoeld.</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7194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4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4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en Helder</meta:user-defined>
    <meta:user-defined meta:name="OVERHEID.Informatietype/DC.type">officiële publicatie</meta:user-defined>
    <meta:user-defined meta:name="OVERHEIDop.Rubriek/DC.type">overige overheidsinformatie</meta:user-defined>
    <meta:user-defined meta:name="OVERHEID.Gemeente/OVERHEID.authority">Den Helder</meta:user-defined>
    <meta:user-defined meta:name="OVERHEID.Gemeente/DCTERMS.publisher">Den Helder</meta:user-defined>
    <meta:user-defined meta:name="OVERHEID.TaxonomieBeleidsagendaDecentraal/OVERHEID.category">Ruimte en infrastructuur | Organisatie en beleid</meta:user-defined>
    <meta:user-defined meta:name="DCTERMS.abstract">erfpacht Ambachtsweg</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Bekendmaking voornemen heruitgifte erfpacht Ambachtsweg te Den Helder</meta:user-defined>
    <meta:user-defined meta:name="DCTERMS.W3CDTF/DCTERMS.available">2026-08-04</meta:user-defined>
    <meta:user-defined meta:name="DCTERMS.W3CDTF/OVERHEIDop.jaargang">2026</meta:user-defined>
    <meta:user-defined meta:name="OVERHEIDop.publicationIssue">371946</meta:user-defined>
    <meta:user-defined meta:name="OVERHEIDop.GmbID/DC.identifier">gmb-2026-371946</meta:user-defined>
    <meta:user-defined meta:name="OVERHEIDop.versieInformatie"/>
  </office:meta>
</office:document-meta>
</file>