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exploitatievergunning voor een extra terras voor de exploitatie op de Brinklaan 77 te Bussum</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8 van de Algemene Plaatselijke Verordening (APV) een exploitatievergunning voor een extra terras geweigerd voor de exploitatie op de Brinklaan 77 te Bussum. </text:p>
            <text:p text:style-name="common-al">(verzonden 27 juli 2026)</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31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194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Geweigerde exploitatievergunning voor een extra terras voor de exploitatie op de Brinklaan 77 te Bussum</meta:user-defined>
    <meta:user-defined meta:name="DCTERMS.W3CDTF/DCTERMS.available">2026-08-04</meta:user-defined>
    <meta:user-defined meta:name="DCTERMS.W3CDTF/OVERHEIDop.jaargang">2026</meta:user-defined>
    <meta:user-defined meta:name="OVERHEIDop.publicationIssue">371943</meta:user-defined>
    <meta:user-defined meta:name="OVERHEIDop.GmbID/DC.identifier">gmb-2026-371943</meta:user-defined>
    <meta:user-defined meta:name="OVERHEIDop.versieInformatie"/>
  </office:meta>
</office:document-meta>
</file>