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Willem de Zwijgerstraat 76 3043V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0-07-2026</text:span> een aanvraag voor een omgevingsvergunning, met kenmerk <text:span text:style-name="nadrukvet">Z2026-010626</text:span>/<text:span text:style-name="nadrukvet">2026073001008</text:span>, heeft ontvangen voor de omgevingsplanactiviteit Uitweg. <text:span text:style-name="nadrukcur">(Grondslag: Omgevingswet, artikel 5.1)</text:span></text:p>
            <text:p text:style-name="common-al">De aanvraag betreft een nieuwe in-/uitrit op de locatie Willem de Zwijgerstraat 76 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193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3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3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0626</meta:user-defined>
    <meta:user-defined meta:name="DCTERMS.abstract">vergunningcheck schuur en op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Willem de Zwijgerstraat 76 3043VE Rot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932</meta:user-defined>
    <meta:user-defined meta:name="OVERHEIDop.GmbID/DC.identifier">gmb-2026-371932</meta:user-defined>
    <meta:user-defined meta:name="OVERHEIDop.versieInformatie"/>
  </office:meta>
</office:document-meta>
</file>