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uitgifte in erfpacht grond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 Den Helder (hierna: ‘de gemeente’) heeft het voornemen om de gronden waar gebouwen Willemsoord 28, 29, 30, 34, 41 (loods), 43, 47, 50, 52, 56, 60, 60, 62, 63, 63a, 73, en het glazen gebouw ‘Pinas’, kadastraal bekend als gemeente Den Helder, sectie D, nummers 5987, 6277 en 6300 gedeeltelijk, ter grootte van ca 47500 m2 in erfpacht uit te geven. Daarnaast heeft de gemeente het voornemen Dokken 1, 2 en de bunkers op Willemsoord in erfpacht uit te geven.</text:p>
            <text:p text:style-name="al">Ook heeft de gemeente het voornemen om gronden waar een gedeelte van de Stelling van Den Helder op gelegen is in erfpacht uit te geven. Het gaat om:</text:p>
            <text:p text:style-name="al">-Fort Kijkduin, Admiraal VerHuellplein 1-3, 1789 AX Huisduinen, sectie F, nummers 508 en 780, ter grootte van ca 17.385 m2.  </text:p>
            <text:p text:style-name="al">-Fort Dirksz Admiraal, Nieuweweg 1, 1782, AZ Den Helder, sectie H, nummer 4846, ter grootte van ca 29.550 m2. </text:p>
            <text:p text:style-name="al">-Fort Westoever, Westoever 1, 1785 PB Den Helder, sectie K, nummers 843, 2051, 2084, 4541, 4543 en sectie G, nummer 1743, allen gedeeltelijk en ter grootte van ca 35.050 m2.  </text:p>
            <text:p text:style-name="al">-Fort Oostoever, Het Nieuwe Werk 36, 1781 AL Den Helder, sectie C, nummer 14435, ter grootte van ca 20.895 m2. </text:p>
            <text:p text:style-name="al">-Fort Remise (Beeldenfort), Liniepad 15, 1782 NT Den Helder, sectie E, nummer 10673, ter grootte van ca 210 m2.</text:p>
            <text:p text:style-name="al">-Jan Verfailleweg 20, 1783 BB Den Helder, sectie F, nummer 1740, ter grootte van ca 80 m2.</text:p>
            <text:p text:style-name="al">-Jan Verfailleweg 20cc, 1783 BB Den Helder, sectie F, nummer 1742, ter grootte van ca 50 m2.</text:p>
            <text:p text:style-name="al">-Timorlaan 2, 1782 DK Den Helder, sectie E, nummer 10675, ter grootte van ca 220 m2.</text:p>
            <text:p text:style-name="al">De gemeente wenst alle bovengenoemde percelen aan één partij in erfpacht uit te geven. </text:p>
            <text:p text:style-name="al">De gemeente meent op basis van de hierna omschreven objectieve, toetsbare en redelijke criteria Willemsoord BV hiervoor als enige serieuze gegadigde in aanmerking komt. Daartoe is het volgende van belang. </text:p>
            <text:p text:style-name="al">
            <text:span text:style-name="nadrukvet">Motivering </text:span>
          </text:p>
            <text:p text:style-name="al">- Willemsoord BV bezit reeds sinds 2007 het economisch eigendom van de betreffende percelen op Willemsoord;</text:p>
            <text:p text:style-name="al">-Willemsoord BV verantwoordelijk is voor het beheer en onderhoud van de hiervoor genoemde onderdelen van de Stelling van Den Helder;</text:p>
            <text:p text:style-name="al">- de gemeente wenst alle percelen in erfpacht uit te geven aan 1 partij en Willemsoord BV daartoe bereid is;</text:p>
            <text:p text:style-name="al">-Willemsoord BV als voornaamste doel heeft het monumentale maritieme erfgoed te beheren, onderhouden, exploiteren en verduurzamen en dit in opdracht van de gemeente doet;</text:p>
            <text:p text:style-name="al">- Willemsoord BV verbonden partij is van de gemeente;</text:p>
            <text:p text:style-name="al">- de gemeente enig aandeelhouder is in Willemsoord BV. </text:p>
            <text:p text:style-name="al"/>
            <text:p text:style-name="al">
            <text:span text:style-name="nadrukvet">Reactie- en vervaltermijn</text:span>
          </text:p>
            <text:p text:style-name="al">Als u zich niet kunt verenigen met dit voornemen van de gemeente, omdat u meent zelf als serieuze gegadigde in aanmerking te komen voor beoogde gronduitgifte, dan kunt u binnen een termijn van 20 kalenderdagen na publicatiedatum een kort geding aanhangig maken bij de bevoegde voorzieningenrechter van de rechtbank Noord-Holland, locatie Alkmaar. Een digitaal afschrift van de dagvaarding dient u tevens aan het volgende e-mailadres te sturen: vastgoed@denhelder.nl. </text:p>
            <text:p text:style-name="al">Als u niet tijdig een kort geding aanhangig maakt, vervallen uw rechten om in of buiten rechte op te komen tegen het voornemen om de overeenkomst te sluiten of tegen de gesloten overeenkomst zelf, althans u heeft deze rechten dan verwerkt. Dit verval van rechten omvat alle rechten en (rechts-)vorderingen, ook die tot het aanhangig maken van een bodemprocedure en rechten op schadevergoeding.</text:p>
            <text:p text:style-name="al">Met deze publicatie geeft de gemeente uitvoering aan het arrest van de Hoge Raad van 26 november 2021 (ECLI:NL:HR:2021:1778) en het arrest van de Hoge Raad van 15 november 2024 (ECLI:NL:HR:2024:1661), voor zover dat vereist zou zijn.</text:p>
            <text:p text:style-name="al">Voor eventuele vragen over deze publicatie kunt u contact opnemen met vastgoed@denhelder.nl. Het stellen van vragen schort niet de termijn op waarbinnen een kort geding aanhangig moet worden gemaakt, zoals hiervoor bedoeld.</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7192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2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2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en Helder</meta:user-defined>
    <meta:user-defined meta:name="OVERHEID.Informatietype/DC.type">officiële publicatie</meta:user-defined>
    <meta:user-defined meta:name="OVERHEIDop.Rubriek/DC.type">overige overheidsinformatie</meta:user-defined>
    <meta:user-defined meta:name="OVERHEID.Gemeente/OVERHEID.authority">Den Helder</meta:user-defined>
    <meta:user-defined meta:name="OVERHEID.Gemeente/DCTERMS.publisher">Den Helder</meta:user-defined>
    <meta:user-defined meta:name="OVERHEID.TaxonomieBeleidsagendaDecentraal/OVERHEID.category">Ruimte en infrastructuur | Organisatie en beleid</meta:user-defined>
    <meta:user-defined meta:name="DCTERMS.abstract">uitgifte gronden in erfpacht - Willemsoord Den Helder</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Bekendmaking voornemen tot uitgifte in erfpacht gronden</meta:user-defined>
    <meta:user-defined meta:name="DCTERMS.W3CDTF/DCTERMS.available">2026-08-04</meta:user-defined>
    <meta:user-defined meta:name="DCTERMS.W3CDTF/OVERHEIDop.jaargang">2026</meta:user-defined>
    <meta:user-defined meta:name="OVERHEIDop.publicationIssue">371929</meta:user-defined>
    <meta:user-defined meta:name="OVERHEIDop.GmbID/DC.identifier">gmb-2026-371929</meta:user-defined>
    <meta:user-defined meta:name="OVERHEIDop.versieInformatie"/>
  </office:meta>
</office:document-meta>
</file>