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Johannes Prinsstrjitte 1 a, 9269 NW Feanwâlden, Verzoeklocatie 2026071600976</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88752. De omgevingsvergunning is verleend. De gemeente geeft hiermee toestemming voor het wijzigen van de uitbouw aan Johannes Prinsstrjitte 1 a, 9269 NW Feanwâlden, Verzoeklocatie 2026071600976.</text:p>
            <text:p text:style-name="common-al">
            
          </text:p>
            <text:p text:style-name="common-al">Het besluit is verzonden op 31 juli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18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88752</meta:user-defined>
    <meta:user-defined meta:name="DCTERMS.abstract">Verleende omgevingsvergunning voor het wijzigen van de uitbouw op locatie Johannes Prinsstrjitte 1 a, 9269 NW Feanwâlden, Verzoeklocatie 2026071600976.</meta:user-defined>
    <dc:language>nl</dc:language>
    <meta:user-defined meta:name="OVERHEIDop.locatietype/OVERHEIDop.gebiedsmarkering">Vlak</meta:user-defined>
    <meta:user-defined meta:name="OVERHEIDop.locatietype/OVERHEIDop.gebiedsmarkering">Punt</meta:user-defined>
    <meta:user-defined meta:name="DC.title">Reguliere procedure - definitief besluit omgevingsvergunning Johannes Prinsstrjitte 1 a, 9269 NW Feanwâlden, Verzoeklocatie 2026071600976</meta:user-defined>
    <meta:user-defined meta:name="DCTERMS.W3CDTF/DCTERMS.available">2026-08-12</meta:user-defined>
    <meta:user-defined meta:name="DCTERMS.W3CDTF/OVERHEIDop.jaargang">2026</meta:user-defined>
    <meta:user-defined meta:name="OVERHEIDop.publicationIssue">371894</meta:user-defined>
    <meta:user-defined meta:name="OVERHEIDop.GmbID/DC.identifier">gmb-2026-371894</meta:user-defined>
    <meta:user-defined meta:name="OVERHEIDop.versieInformatie"/>
  </office:meta>
</office:document-meta>
</file>