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Helmkruid 16, 3453TX De Meern, GU-Z2026-0059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mkruid 16, 3453TX De Meern</text:p>
            <text:p text:style-name="common-al">GU-Z2026-0059300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18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300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Helmkruid 16, 3453TX De Meern, GU-Z2026-0059300</meta:user-defined>
    <meta:user-defined meta:name="OVERHEIDop.datumEindeReactietermijn">2026-09-11</meta:user-defined>
    <meta:user-defined meta:name="OVERHEIDop.terinzageleggingBG">https://jeleefomgeving.nl/inzien/002220647/c152c4e1-f1a7-4853-8326-5cef18e69ec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93</meta:user-defined>
    <meta:user-defined meta:name="OVERHEIDop.GmbID/DC.identifier">gmb-2026-371893</meta:user-defined>
    <meta:user-defined meta:name="OVERHEIDop.versieInformatie"/>
  </office:meta>
</office:document-meta>
</file>