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laswijcklaan 55 3054C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9-06-2026</text:span> een aanvraag voor een omgevingsvergunning, met kenmerk <text:span text:style-name="nadrukvet">Z2026-008429</text:span>/<text:span text:style-name="nadrukvet">2026061901312</text:span>, heeft ontvangen voor de Bouwactiviteit (omgevingsplan), Bouwactiviteit (technisch). <text:span text:style-name="nadrukcur">(Grondslag: Omgevingswet, artikel 5.1)</text:span></text:p>
            <text:p text:style-name="common-al">De aanvraag betreft het betrekken van de stallingsruimte bij de woning en het wijzigen van gevels op de locatie Plaswijcklaan 55 3054C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18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429</meta:user-defined>
    <meta:user-defined meta:name="DCTERMS.abstract">het betrekken van de stallingsruimte bij de woning en het wijzigen van gevel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laswijcklaan 55 3054CM Rot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79</meta:user-defined>
    <meta:user-defined meta:name="OVERHEIDop.GmbID/DC.identifier">gmb-2026-371879</meta:user-defined>
    <meta:user-defined meta:name="OVERHEIDop.versieInformatie"/>
  </office:meta>
</office:document-meta>
</file>