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erbouwen woning, inclusief overkappingen aan voor- en achterzijde en uitbreiding veranda tussen woning en bijgebouw, Valkenbergweg 4 8026RK Zwolle [Zaaknummer 0193ESUITE133019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</text:span>29-07-2026</text:p>
            <text:p text:style-name="common-al">
            <text:span text:style-name="nadrukvet">Locatie:</text:span> Valkenbergweg 4 Zwolle</text:p>
            <text:p text:style-name="common-al">
            <text:span text:style-name="nadrukvet">Zaakomschrijving:</text:span> het verbouwen van de woning, inclusief overkappingen aan de voor- en achterzijde en uitbreiding van de veranda tussen de woning en het bijgebouw</text:p>
            <text:p text:style-name="common-al">
            <text:span text:style-name="nadrukvet">Zaaknummer:</text:span> 0193ESUITE133019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Zwolle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33019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7186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6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6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1330192026</meta:user-defined>
    <meta:user-defined meta:name="DCTERMS.abstract">het verbouwen van de woning, inclusief overkappingen aan de voor- en achterzijde en uitbreiding van de veranda tussen de woning en het bij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trokken aanvraag omgevingsvergunning, erbouwen woning, inclusief overkappingen aan voor- en achterzijde en uitbreiding veranda tussen woning en bijgebouw, Valkenbergweg 4 8026RK Zwolle [Zaaknummer 0193ESUITE1330192026]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868</meta:user-defined>
    <meta:user-defined meta:name="OVERHEIDop.GmbID/DC.identifier">gmb-2026-371868</meta:user-defined>
    <meta:user-defined meta:name="OVERHEIDop.versieInformatie"/>
  </office:meta>
</office:document-meta>
</file>