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mobiel  breken van bouw- en sloopafval Rector Nuijtsstraat 13 5759RG Helena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6-2026 heeft de gemeente een melding ontvangen voor activiteiten waarvoor geen vergunningplicht geldt op locatie Rector Nuijtsstraat 13 5759RG Helenaveen. De melding is geregistreerd onder zaaknummer HZ-2026-0991. De melding betreft:</text:p>
            <text:p text:style-name="common-al">Milieu</text:p>
            <text:p text:style-name="common-al">
            <text:span text:style-name="nadrukvet">Inzage</text:span>
          </text:p>
            <text:p text:style-name="common-al">De melding is opgenomen als bijlage bij deze publicatie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7186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6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6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eurne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HZ-2026-0991</meta:user-defined>
    <meta:user-defined meta:name="DCTERMS.abstract">Mobiel breken van bouw- en sloopafval</meta:user-defined>
    <dc:language>nl</dc:language>
    <meta:user-defined meta:name="OVERHEIDop.locatietype/OVERHEIDop.gebiedsmarkering">Vlak</meta:user-defined>
    <meta:user-defined meta:name="DC.title">Kennisgeving ontvangst melding mobiel  breken van bouw- en sloopafval Rector Nuijtsstraat 13 5759RG Helenave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63</meta:user-defined>
    <meta:user-defined meta:name="OVERHEIDop.GmbID/DC.identifier">gmb-2026-371863</meta:user-defined>
    <meta:user-defined meta:name="OVERHEIDop.versieInformatie"/>
  </office:meta>
</office:document-meta>
</file>