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osterstraat 2 en 4, 3971AP Driebergen-Rijsenburg, vernieuwen/verbreden dakkapel in het voordakvlak   (RX2026-00001944, 31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osterstraat 2 en 4, 3971AP Driebergen-Rijsenburg, vernieuwen/verbreden dakkapel in het voordakvlak   (RX2026-00001944, 31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186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44</meta:user-defined>
    <meta:user-defined meta:name="DCTERMS.abstract">Oosterstraat 2 en 4, 3971AP Driebergen-Rijsenburg, vernieuwen/verbreden dakkapel in het voordakvlak   (RX2026-00001944, 31 juli 2026)</meta:user-defined>
    <dc:language>nl</dc:language>
    <meta:user-defined meta:name="OVERHEIDop.locatietype/OVERHEIDop.gebiedsmarkering">Vlak</meta:user-defined>
    <meta:user-defined meta:name="DC.title">Gemeente Utrechtse Heuvelrug, ingediende aanvraag omgevingsvergunning - Oosterstraat 2 en 4, 3971AP Driebergen-Rijsenburg, vernieuwen/verbreden dakkapel in het voordakvlak   (RX2026-00001944, 31 juli 2026)</meta:user-defined>
    <meta:user-defined meta:name="DCTERMS.W3CDTF/DCTERMS.available">2026-08-04</meta:user-defined>
    <meta:user-defined meta:name="DCTERMS.W3CDTF/OVERHEIDop.jaargang">2026</meta:user-defined>
    <meta:user-defined meta:name="OVERHEIDop.publicationIssue">371860</meta:user-defined>
    <meta:user-defined meta:name="OVERHEIDop.GmbID/DC.identifier">gmb-2026-371860</meta:user-defined>
    <meta:user-defined meta:name="OVERHEIDop.versieInformatie"/>
  </office:meta>
</office:document-meta>
</file>