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et BOPA) voor verbouw vrijstaande woning, Domcapittel 18, 9411MH Beilen, Z2026-0000060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Domcapittel 18, 9411MH Beilen, verbouw vrijstaande woning, 31 juli 2026</text:p>
            <text:p text:style-name="common-al">De aanvraag is geregistreerd onder kenmerk Z2026-00000608</text:p>
            <text:p text:style-name="common-al">
            <text:span text:style-name="nadrukvet">Toelichting toestemming inclusief buitenplanse omgevingsplanactiviteit (BOPA) </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af te wijken van de regels uit het Omgevingspl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dit doen een gemotiveerd bezwaarschrift te richten aan het college van burgemeester en wethouders van de gemeente Midden-Drenthe.</text:p>
            <text:p text:style-name="common-al">
            <text:span text:style-name="nadrukvet">Wilt u de start van de activiteiten tegenhouden? </text:span>
          </text:p>
            <text:p text:style-name="common-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Drenthe, Raadhuisplein 1, 9411 NB Beilen,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18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08</meta:user-defined>
    <meta:user-defined meta:name="DCTERMS.abstract">Betreft: Besluit (met BOPA) op locatie Domcapittel 18, 9411MH Beilen</meta:user-defined>
    <dc:language>nl</dc:language>
    <meta:user-defined meta:name="DC.title">Toestemming (met BOPA) voor verbouw vrijstaande woning, Domcapittel 18, 9411MH Beilen, Z2026-00000608</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759</meta:user-defined>
    <meta:user-defined meta:name="OVERHEIDop.publicationIssue">371857</meta:user-defined>
    <meta:user-defined meta:name="OVERHEIDop.GmbID/DC.identifier">gmb-2026-371857</meta:user-defined>
    <meta:user-defined meta:name="OVERHEIDop.versieInformatie"/>
  </office:meta>
</office:document-meta>
</file>