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Walbeeckstraat 99-3 1058C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bergingen op de 4e verd. naar een woning, maken dakuitbouw met dakterras. Op de 5e verd. maken van een dakterras met daktoegangshuisje</text:p>
            <text:p text:style-name="common-al">Zaakadres: Van Walbeeckstraat 99-3 1058CN Amsterdam</text:p>
            <text:p text:style-name="common-al">Datum ontvangst: 25-06-2026</text:p>
            <text:p text:style-name="common-al">Zaaknummer: Z2026-028126</text:p>
            <text:p text:style-name="common-al">DSO-nummer: 202606250208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84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4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4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126</meta:user-defined>
    <meta:user-defined meta:name="DCTERMS.abstract">omzetten bergingen op de 4e verd. naar een woning, maken dakuitbouw met dakterras. Op de 5e verd. maken van een dakterras met daktoegangshuisj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Walbeeckstraat 99-3 1058C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846</meta:user-defined>
    <meta:user-defined meta:name="OVERHEIDop.GmbID/DC.identifier">gmb-2026-371846</meta:user-defined>
    <meta:user-defined meta:name="OVERHEIDop.versieInformatie"/>
  </office:meta>
</office:document-meta>
</file>