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venementenvergunning verleend voor Kunstmarkt Montmartre aan de Sluis op 22 augustus 2026, Damstraat, Damplein, Sluiskant in Leidschendam - kenmerk 000024261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verleend voor Kunstmarkt Montmartre aan de Sluis op 22 augustus 2026 van 10:00 uur tot 17:00 uur.</text:p>
            <text:p text:style-name="common-al">
            
          </text:p>
            <text:p text:style-name="common-al">
            <text:span text:style-name="nadrukvet">Datum bekendmaking besluit:</text:span> 31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183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3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26129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Evenementenvergunning verleend voor Kunstmarkt Montmartre aan de Sluis op 22 augustus 2026, Damstraat, Damplein, Sluiskant in Leidschendam - kenmerk 00002426129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30</meta:user-defined>
    <meta:user-defined meta:name="OVERHEIDop.GmbID/DC.identifier">gmb-2026-371830</meta:user-defined>
    <meta:user-defined meta:name="OVERHEIDop.versieInformatie"/>
  </office:meta>
</office:document-meta>
</file>