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energie opslag systeem op het adres Industriestraat 3, 4715 RL Ruc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e gemeente Rucphen heeft een aanvraag voor een omgevingsvergunning ontvangen. De vergunning is aangevraagd voor het plaatsen van een energie opslag systeem op het adres Industriestraat 3, 4715 RL Rucph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 30-07-2026. De gemeente neemt daarover waarschijnlijk voor 24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65-3495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37182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uc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6/124404</meta:user-defined>
    <dc:language>nl</dc:language>
    <meta:user-defined meta:name="OVERHEIDop.locatietype/OVERHEIDop.gebiedsmarkering">Punt</meta:user-defined>
    <meta:user-defined meta:name="DC.title">Aanvraag vergunning voor het plaatsen van een energie opslag systeem op het adres Industriestraat 3, 4715 RL Rucph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824</meta:user-defined>
    <meta:user-defined meta:name="OVERHEIDop.GmbID/DC.identifier">gmb-2026-371824</meta:user-defined>
    <meta:user-defined meta:name="OVERHEIDop.versieInformatie"/>
  </office:meta>
</office:document-meta>
</file>