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Hoogerwerfsweg "De Tong" 36, 4311NP Bruinisse    - het plaatsen van een terrasoverkapping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plaatsen van een terrasoverkappingZaaknummer: 1723065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7182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2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2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3209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Hoogerwerfsweg "De Tong" 36, 4311NP Bruinisse    - het plaatsen van een terrasoverkappingAanvraa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823</meta:user-defined>
    <meta:user-defined meta:name="OVERHEIDop.GmbID/DC.identifier">gmb-2026-371823</meta:user-defined>
    <meta:user-defined meta:name="OVERHEIDop.versieInformatie"/>
  </office:meta>
</office:document-meta>
</file>