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Huisvestingsvergunning kadastraal splitsen Halleystraat 2 en 4B, 3112PN en Swammerdamsingel 25-1, 25-2, 27A, 27B-1 en 27B-2, 3112RG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20 juli 2026 een aanvraag om een Huisvestingsvergunning kadastraal splitsen ontvangen. De vergunning is aangevraagd voor het kadastraal splitsen van de panden op het adres Halleystraat 2 en 4B, 3112PN en Swammerdamsingel 25-1, 25-2, 27A, 27B-1 en 27B-2, 3112RG Schiedam.</text:p>
            <text:p text:style-name="common-al">De aanvraag is geregistreerd onder zaaknummer Z2026-00001102.</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181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1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1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102</meta:user-defined>
    <meta:user-defined meta:name="DCTERMS.abstract">Betreft: aanvraag op het adres Halleystraat 2 en 4B, 3112PN en Swammerdamsingel 25-1, 25-2, 27A, 27B-1 en 27B-2, 3112RG Schiedam</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Huisvestingsvergunning kadastraal splitsen Halleystraat 2 en 4B, 3112PN en Swammerdamsingel 25-1, 25-2, 27A, 27B-1 en 27B-2, 3112RG Schiedam</meta:user-defined>
    <meta:user-defined meta:name="DCTERMS.W3CDTF/DCTERMS.available">2026-08-05</meta:user-defined>
    <meta:user-defined meta:name="DCTERMS.W3CDTF/OVERHEIDop.jaargang">2026</meta:user-defined>
    <meta:user-defined meta:name="OVERHEIDop.publicationIssue">371812</meta:user-defined>
    <meta:user-defined meta:name="OVERHEIDop.GmbID/DC.identifier">gmb-2026-371812</meta:user-defined>
    <meta:user-defined meta:name="OVERHEIDop.versieInformatie"/>
  </office:meta>
</office:document-meta>
</file>