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ukelsweg 9A 3022GB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31-07-2026</text:span> (op dezelfde dag verzonden) een omgevingsvergunning, met kenmerk <text:span text:style-name="nadrukvet">Z2026-002388</text:span><text:span text:style-name="nadrukvet">/2026022301943</text:span>, heeft verleend voor de Bouwactiviteit (omgevingsplan), Bouwactiviteit (technisch). <text:span text:style-name="nadrukcur">(Grondslag: Omgevingswet, artikel 5.1)</text:span></text:p>
            <text:p text:style-name="common-al">De aanvraag betreft de functiewijziging naar wonen, het verhogen van de begane grondvloer en het wijzigen van de indeling van de bestaande kozijnen in de oostgevel op de locatie Beukelsweg 9A 3022GB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180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0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0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388</meta:user-defined>
    <meta:user-defined meta:name="DCTERMS.abstract">de functiewijziging naar wonen, het verhogen van de begane grondvloer en het wijzigen van de indeling van de bestaande kozijnen in de oost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eukelsweg 9A 3022GB Rotterdam</meta:user-defined>
    <meta:user-defined meta:name="DCTERMS.W3CDTF/DCTERMS.available">2026-08-04</meta:user-defined>
    <meta:user-defined meta:name="DCTERMS.W3CDTF/OVERHEIDop.jaargang">2026</meta:user-defined>
    <meta:user-defined meta:name="OVERHEIDop.publicationIssue">371803</meta:user-defined>
    <meta:user-defined meta:name="OVERHEIDop.GmbID/DC.identifier">gmb-2026-371803</meta:user-defined>
    <meta:user-defined meta:name="OVERHEIDop.versieInformatie"/>
  </office:meta>
</office:document-meta>
</file>