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Raasdorperweg 50, Lijnden - Bouwen bedrijfsgebouw - J. Weel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bouwen van een bedrijfsgebouw</text:p>
            <text:p text:style-name="common-al">Aanvrager: J. Weel B.V.</text:p>
            <text:p text:style-name="common-al">Zaaknummer: OD2026-0037744</text:p>
            <text:p text:style-name="common-al">DSO nummer: 2026060500571</text:p>
            <text:p text:style-name="common-al">Ontvangstdatum aanvraag: 05-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179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9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9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7744</meta:user-defined>
    <meta:user-defined meta:name="DCTERMS.abstract">het bouwen van een bedrijfsgebouw</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Raasdorperweg 50, Lijnden - Bouwen bedrijfsgebouw - J. Weel B.V.</meta:user-defined>
    <meta:user-defined meta:name="DCTERMS.W3CDTF/DCTERMS.available">2026-08-04</meta:user-defined>
    <meta:user-defined meta:name="DCTERMS.W3CDTF/OVERHEIDop.jaargang">2026</meta:user-defined>
    <meta:user-defined meta:name="OVERHEIDop.publicationIssue">371795</meta:user-defined>
    <meta:user-defined meta:name="OVERHEIDop.GmbID/DC.identifier">gmb-2026-371795</meta:user-defined>
    <meta:user-defined meta:name="OVERHEIDop.versieInformatie"/>
  </office:meta>
</office:document-meta>
</file>