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voeren van grondwerkzaamheden archeologie t.b.v. sloop Spuiboulevard 300 Dordrecht op de locatie Spuiboulevard 300 te Dordrecht zaaknummer 900369173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uitvoeren van grondwerkzaamheden archeologie t.b.v. sloop Spuiboulevard 300 Dordrecht op de locatie Spuiboulevard 300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22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179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9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9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uitvoeren van grondwerkzaamheden archeologie t.b.v. sloop Spuiboulevard 300 Dordrecht op de locatie Spuiboulevard 300 te Dordrecht zaaknummer 9003691736</meta:user-defined>
    <meta:user-defined meta:name="DCTERMS.W3CDTF/DCTERMS.available">2026-08-04</meta:user-defined>
    <meta:user-defined meta:name="DCTERMS.W3CDTF/OVERHEIDop.jaargang">2026</meta:user-defined>
    <meta:user-defined meta:name="OVERHEIDop.publicationIssue">371794</meta:user-defined>
    <meta:user-defined meta:name="OVERHEIDop.GmbID/DC.identifier">gmb-2026-371794</meta:user-defined>
    <meta:user-defined meta:name="OVERHEIDop.versieInformatie"/>
  </office:meta>
</office:document-meta>
</file>