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Tussen de Hoofdweg, Lisserdijk en Rijksweg A44 Buitenkaag - Realiseren onderwaterbeschoeiing in Nieuwerkerkertocht - Hoogheemraadschap van Rijnlan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onderwaterbeschoeiing in de Nieuwerkerkertocht</text:p>
            <text:p text:style-name="common-al">Aanvrager: Hoogheemraadschap van Rijnland</text:p>
            <text:p text:style-name="common-al">Zaaknummer: OD2026-0029127</text:p>
            <text:p text:style-name="common-al">DSO nummer: 2026050101209</text:p>
            <text:p text:style-name="common-al">Ontvangstdatum aanvraag: 01-05-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178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127</meta:user-defined>
    <meta:user-defined meta:name="DCTERMS.abstract">het realiseren van onderwaterbeschoeiing in de Nieuwerkerkertocht</meta:user-defined>
    <dc:language>nl</dc:language>
    <meta:user-defined meta:name="OVERHEIDop.locatietype/OVERHEIDop.gebiedsmarkering">Vlak</meta:user-defined>
    <meta:user-defined meta:name="DC.title">Aanvraag vergunning ontvangen - Tussen de Hoofdweg, Lisserdijk en Rijksweg A44 Buitenkaag - Realiseren onderwaterbeschoeiing in Nieuwerkerkertocht - Hoogheemraadschap van Rijnland</meta:user-defined>
    <meta:user-defined meta:name="DCTERMS.W3CDTF/DCTERMS.available">2026-08-04</meta:user-defined>
    <meta:user-defined meta:name="DCTERMS.W3CDTF/OVERHEIDop.jaargang">2026</meta:user-defined>
    <meta:user-defined meta:name="OVERHEIDop.publicationIssue">371784</meta:user-defined>
    <meta:user-defined meta:name="OVERHEIDop.GmbID/DC.identifier">gmb-2026-371784</meta:user-defined>
    <meta:user-defined meta:name="OVERHEIDop.versieInformatie"/>
  </office:meta>
</office:document-meta>
</file>