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schilderen van de buitenzijde van een gemeentelijk monument, Marktstraat 8b, 7041AJ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schilderen van de buitenzijde van een gemeentelijk monument op locatie Marktstraat 8b, 7041AJ 's-Heerenberg. Het betreft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De aanvraag is geregistreerd onder zaaknummer Z2026-00001174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30 juli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717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74</meta:user-defined>
    <meta:user-defined meta:name="DCTERMS.abstract">Betreft: aanvraag op locatie Marktstraat 8b, 7041AJ 's-Heerenberg</meta:user-defined>
    <dc:language>nl</dc:language>
    <meta:user-defined meta:name="OVERHEIDop.locatietype/OVERHEIDop.gebiedsmarkering">Vlak</meta:user-defined>
    <meta:user-defined meta:name="DC.title">Aanvraag vergunning voor het schilderen van de buitenzijde van een gemeentelijk monument, Marktstraat 8b, 7041AJ 's-Heer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79</meta:user-defined>
    <meta:user-defined meta:name="OVERHEIDop.GmbID/DC.identifier">gmb-2026-371779</meta:user-defined>
    <meta:user-defined meta:name="OVERHEIDop.versieInformatie"/>
  </office:meta>
</office:document-meta>
</file>