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omgevingsvergunning voor het wijzigen van het gebruik van de binnentuin t.b.v. een terras (revisie op eerder besluit) op het perceel Lieve Vrouwekerkhof 8, 3811 BS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vergunning voor het wijzigen van het gebruik van de binnentuin t.b.v. een terras (revisie op eerder besluit) op het perceel Lieve Vrouwekerkhof 8, 3811 BS Amersfoort</text:span>
          </text:p>
            <text:p text:style-name="common-al">De Gemeente Amersfoort heeft op 12-07-2026 een aanvraag voor een omgevingsvergunning ontvangen voor het wijzigen van het gebruik van de binnentuin t.b.v. een terras (revisie op eerder besluit) op het perceel Lieve Vrouwekerkhof 8, 3811 BS Amersfoort, met kenmerk CLZ-00038472<text:span text:style-name="nadrukvet">.</text:spa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neemt waarschijnlijk voor 07-09-2026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Meer informatie</text:span>
          </text:p>
            <text:p text:style-name="last-al">U kunt nu alvast de aanvraag van de vergunning bekijken en hierover vragen stellen. Hiervoor kunt u bellen met de gemeente. Dit kan via het telefoonnummer 140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71773</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73</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73</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038472</meta:user-defined>
    <dc:language>nl</dc:language>
    <meta:user-defined meta:name="OVERHEIDop.locatietype/OVERHEIDop.gebiedsmarkering">Punt</meta:user-defined>
    <meta:user-defined meta:name="DC.title">Ontvangen aanvraag omgevingsvergunning voor het wijzigen van het gebruik van de binnentuin t.b.v. een terras (revisie op eerder besluit) op het perceel Lieve Vrouwekerkhof 8, 3811 BS Amersfoort</meta:user-defined>
    <meta:user-defined meta:name="DCTERMS.W3CDTF/DCTERMS.available">2026-08-04</meta:user-defined>
    <meta:user-defined meta:name="DCTERMS.W3CDTF/OVERHEIDop.jaargang">2026</meta:user-defined>
    <meta:user-defined meta:name="OVERHEIDop.publicationIssue">371773</meta:user-defined>
    <meta:user-defined meta:name="OVERHEIDop.GmbID/DC.identifier">gmb-2026-371773</meta:user-defined>
    <meta:user-defined meta:name="OVERHEIDop.versieInformatie"/>
  </office:meta>
</office:document-meta>
</file>