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Molenaarsweg 1 Amsterdam , 32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48939</text:p>
            <text:p text:style-name="common-al">DSO nummer: 2026072900203</text:p>
            <text:p text:style-name="common-al">Ontvangstdatum melding: 29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76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6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6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939</meta:user-defined>
    <meta:user-defined meta:name="DCTERMS.abstract">261028464-S2, Bovenkruier 79 e.o. Amsterdam</meta:user-defined>
    <dc:language>nl</dc:language>
    <meta:user-defined meta:name="OVERHEIDop.locatietype/OVERHEIDop.gebiedsmarkering">Vlak</meta:user-defined>
    <meta:user-defined meta:name="DC.title">Melding graven bodem - Nabij Molenaarsweg 1 Amsterdam , 32 meter richting zuidoost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760</meta:user-defined>
    <meta:user-defined meta:name="OVERHEIDop.GmbID/DC.identifier">gmb-2026-371760</meta:user-defined>
    <meta:user-defined meta:name="OVERHEIDop.versieInformatie"/>
  </office:meta>
</office:document-meta>
</file>