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ontwikkelen van een kleinschalig productief cultuurlandschap, Dwarsweg (perceel LCM00 D 130),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0 juli 2026 de volgende aanvraag voor een Omgevingsvergunning hebben ontvangen:</text:p>
            <text:p text:style-name="common-al">Dwarsweg (perceel LCM00 D 130), Lochem, het ontwikkelen van een kleinschalig productief cultuurlandschap, Z2026-0119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175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5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195</meta:user-defined>
    <meta:user-defined meta:name="DCTERMS.abstract">Z2026-01195 Dwarsweg (perceel LCM00 D 130), Lochem</meta:user-defined>
    <dc:language>nl</dc:language>
    <meta:user-defined meta:name="OVERHEIDop.locatietype/OVERHEIDop.gebiedsmarkering">Vlak</meta:user-defined>
    <meta:user-defined meta:name="DC.title">Aanvraag Omgevingsvergunning voor het ontwikkelen van een kleinschalig productief cultuurlandschap, Dwarsweg (perceel LCM00 D 130),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1758</meta:user-defined>
    <meta:user-defined meta:name="OVERHEIDop.GmbID/DC.identifier">gmb-2026-371758</meta:user-defined>
    <meta:user-defined meta:name="OVERHEIDop.versieInformatie"/>
  </office:meta>
</office:document-meta>
</file>