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op 1 augustus 2026 op de locatie Damplein 1 A te Dordrecht zaaknummer 90036907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op 1 augustus 2026 op de locatie Damplein 1A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7175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samenkomst op 1 augustus 2026 op de locatie Damplein 1 A te Dordrecht zaaknummer 9003690795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53</meta:user-defined>
    <meta:user-defined meta:name="OVERHEIDop.GmbID/DC.identifier">gmb-2026-371753</meta:user-defined>
    <meta:user-defined meta:name="OVERHEIDop.versieInformatie"/>
  </office:meta>
</office:document-meta>
</file>