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Straatfeest Koningin Wilhelminalaan op 19 september 2026, Koningin Wilhelminalaan in Leidschendam - kenmerk 00002433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Algemene informatie</text:span>
            </text:span>
          </text:p>
            <text:p text:style-name="common-al">
            <text:span text:style-name="nadrukvet">Evenementenvergunning aangevraagd voor het organiseren van het organiseren van Straatfeest Koningin Wilhelminalaan op 19 september 2026 van van 15:30 uur tot 23:00 uur.</text:span>
          </text:p>
            <text:p text:style-name="common-al">
            <text:span text:style-name="nadrukvet">De gemeente neemt de aanvraag in behandeling en zal daarover een besluit nemen.</text:span>
          </text:p>
            <text:p text:style-name="common-al">
            <text:span text:style-name="nadrukvet">
              <text:span text:style-name="nadrukvet">Datum aanvraag: 06</text:span> juli 2026</text:span>
          </text:p>
            <text:p text:style-name="common-al">
            <text:span text:style-name="nadrukvet">
              <text:span text:style-name="nadrukvet">Reageren op de aanvraag</text:span>
            </text:span>:</text:p>
            <text:p text:style-name="common-al">
            <text:span text:style-name="nadrukvet">U kunt tegen aanvragen nog geen bezwaar maken. Dat is pas mogelijk nadat op de aanvraag is besloten. Hiervan vindt een afzonderlijke publicatie plaats.</text:span>
          </text:p>
            <text:p text:style-name="common-al">
            <text:span text:style-name="nadrukvet">Wilt u reageren voordat dit besluit is genomen? Vul dan ons contactformulier in: </text:span>
           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Voor aanvullende vragen kunt u contact met ons opnemen via telefoonnummer 14 0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175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evenementenvergunning voor het organiseren van Straatfeest Koningin Wilhelminalaan op 19 september 2026, Koningin Wilhelminalaan in Leidschendam - kenmerk 00002433694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50</meta:user-defined>
    <meta:user-defined meta:name="OVERHEIDop.GmbID/DC.identifier">gmb-2026-371750</meta:user-defined>
    <meta:user-defined meta:name="OVERHEIDop.versieInformatie"/>
  </office:meta>
</office:document-meta>
</file>