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het realiseren van een parkeerplaats in de voortuin aan Hoogstraat 5 5521NK Eer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rsel heeft een aanvraag voor een omgevingsvergunning ontvangen. De vergunning is aangevraagd voor het het realiseren van een parkeerplaats in de voortuin aan Hoogstraat 5 5521NK Eersel. Het kenmerk van de gemeente voor deze zaak is 07709216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30-07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371742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4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742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r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7709216</meta:user-defined>
    <meta:user-defined meta:name="DCTERMS.abstract">het realiseren van een parkeerplaats in de voortuin</meta:user-defined>
    <dc:language>nl</dc:language>
    <meta:user-defined meta:name="OVERHEIDop.locatietype/OVERHEIDop.gebiedsmarkering">Vlak</meta:user-defined>
    <meta:user-defined meta:name="DC.title">Aanvraag vergunning voor het het realiseren van een parkeerplaats in de voortuin aan Hoogstraat 5 5521NK Eersel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1742</meta:user-defined>
    <meta:user-defined meta:name="OVERHEIDop.GmbID/DC.identifier">gmb-2026-371742</meta:user-defined>
    <meta:user-defined meta:name="OVERHEIDop.versieInformatie"/>
  </office:meta>
</office:document-meta>
</file>